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2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2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2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3" style:family="paragraph">
      <style:paragraph-properties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LFO3" style:family="paragraph">
      <style:paragraph-properties fo:margin-top="0.1666in"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LFO1" style:family="paragraph">
      <style:paragraph-properties fo:margin-top="0.1666in"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清單段落" style:list-style-name="LFO1" style:family="paragraph">
      <style:paragraph-properties fo:margin-top="0.1666in"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LFO1" style:family="paragraph">
      <style:paragraph-properties fo:margin-top="0.1666in" fo:line-height="0.291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4" style:family="paragraph">
      <style:paragraph-properties fo:margin-top="0.1666in"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4" style:family="paragraph">
      <style:paragraph-properties fo:margin-top="0.1666in" fo:line-height="0.2916in" fo:margin-left="0.6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margin-top="0.1666in" fo:line-height="0.2916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灣彰化地方法院<text:line-break/>115年度法律宣導:深耕法治教育計畫</text:p>
      <text:list text:style-name="LFO1" text:continue-numbering="true">
        <text:list-item>
          <text:p text:style-name="P2">宗旨：為加強本縣中小學法律宣導，使法治觀念深植人心，<text:line-break/><text:s text:c="6"/>降低少年犯罪率。</text:p>
        </text:list-item>
        <text:list-item>
          <text:p text:style-name="P3">依據：</text:p>
        </text:list-item>
      </text:list>
      <text:list text:style-name="LFO2" text:continue-numbering="true">
        <text:list-item>
          <text:p text:style-name="P4">司法院97年12月11日秘臺廳司一字第0970026942號函</text:p>
        </text:list-item>
        <text:list-item>
          <text:p text:style-name="P5">少年事件處理法</text:p>
        </text:list-item>
        <text:list-item>
          <text:p text:style-name="P6">本院調查保護室115年度工作計畫</text:p>
        </text:list-item>
      </text:list>
      <text:list text:style-name="LFO1" text:continue-numbering="true">
        <text:list-item>
          <text:p text:style-name="P7">辦理時間：民國115年5月1日至同年12月31日</text:p>
        </text:list-item>
        <text:list-item>
          <text:p text:style-name="P8">活動地點：同意邀請本院到校宣導之本縣學校（預計12所）</text:p>
        </text:list-item>
        <text:list-item>
          <text:p text:style-name="P9">主辦單位：本院少年法庭、調查保護室</text:p>
        </text:list-item>
        <text:list-item>
          <text:p text:style-name="P10">協辦單位：彰化縣觀護協會</text:p>
        </text:list-item>
        <text:list-item>
          <text:p text:style-name="P11">經費概算：</text:p>
        </text:list-item>
      </text:list>
      <text:list text:style-name="LFO3" text:continue-numbering="true">
        <text:list-item>
          <text:p text:style-name="P12">講師費：由彰化縣觀護協會支應。</text:p>
        </text:list-item>
        <text:list-item>
          <text:p text:style-name="P13">法律宣導品：擬由本院相關宣導經費項下支應（每場發放5份，12場共計60份;每份100元，預估經費新臺幣6,000元整）。宣傳品標示「臺灣彰化地方法院敬贈」字樣。</text:p>
        </text:list-item>
      </text:list>
      <text:list text:style-name="LFO1" text:continue-numbering="true">
        <text:list-item>
          <text:p text:style-name="P14">講師：由調查保護室同仁擔任，或由相關法律專業人員協助。</text:p>
        </text:list-item>
        <text:list-item>
          <text:p text:style-name="P15">活動支援：請總務科協調派車，給予講師必要之協助。</text:p>
        </text:list-item>
        <text:list-item>
          <text:p text:style-name="P16">差勤管理：</text:p>
        </text:list-item>
      </text:list>
      <text:list text:style-name="LFO4" text:continue-numbering="true">
        <text:list-item>
          <text:p text:style-name="P17">請准予講師以公假方式與會。</text:p>
        </text:list-item>
        <text:list-item>
          <text:p text:style-name="P18">因活動地點偏遠，請准予上午場次者申請上午8時至下午3時之公假（免刷進），下午場次者申請上午10時至下午5時之公假（免刷退）。申請派車之講師，則以刷到、退方式為之。</text:p>
        </text:list-item>
      </text:list>
      <text:p text:style-name="P19"><text:span text:style-name="T20">十一、本計畫</text:span><text:span text:style-name="T21">陳</text:span><text:span text:style-name="T22">院長核可後實施之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0916in" text:min-label-width="0.6in" text:list-level-position-and-space-mode="label-alignment">
          <style:list-level-label-alignment text:label-followed-by="listtab" fo:margin-left="0.6916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hd</meta:initial-creator>
    <dc:creator>Hsu</dc:creator>
    <meta:creation-date>2026-08-12T03:15:00Z</meta:creation-date>
    <dc:date>2026-08-12T03:15:00Z</dc:date>
    <meta:print-date>2026-04-20T03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4" meta:character-count="495" meta:row-count="3" meta:non-whitespace-character-count="422"/>
  </office:meta>
</office:document-meta>
</file>