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5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54" style:family="table-column">
      <style:table-column-properties style:column-width="1.477in"/>
    </style:style>
    <style:style style:name="TableColumn55" style:family="table-column">
      <style:table-column-properties style:column-width="0.2958in"/>
    </style:style>
    <style:style style:name="TableColumn56" style:family="table-column">
      <style:table-column-properties style:column-width="1.452in"/>
    </style:style>
    <style:style style:name="TableColumn57" style:family="table-column">
      <style:table-column-properties style:column-width="3.1743in"/>
    </style:style>
    <style:style style:name="Table53" style:family="table">
      <style:table-properties style:width="6.3993in" fo:margin-left="0in" table:align="left"/>
    </style:style>
    <style:style style:name="TableRow58" style:family="table-row">
      <style:table-row-properties style:min-row-height="0.3937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top="0.075in" fo:line-height="0.3333in"/>
      <style:text-properties style:font-name="標楷體" style:font-name-asian="標楷體" fo:font-size="20pt" style:font-size-asian="20pt" style:font-size-complex="20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margin-top="0.125in" fo:line-height="0.3333in"/>
      <style:text-properties style:font-name="標楷體" style:font-name-asian="標楷體" fo:font-size="20pt" style:font-size-asian="20pt" style:font-size-complex="20pt"/>
    </style:style>
    <style:style style:name="TableRow63" style:family="table-row">
      <style:table-row-properties style:min-row-height="0.3937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margin-top="0.075in" fo:line-height="0.3333in"/>
      <style:text-properties style:font-name="標楷體" style:font-name-asian="標楷體" fo:font-size="20pt" style:font-size-asian="20pt" style:font-size-complex="20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margin-top="0.125in" fo:line-height="0.3333in"/>
      <style:text-properties style:font-name="標楷體" style:font-name-asian="標楷體" fo:font-size="20pt" style:font-size-asian="20pt" style:font-size-complex="20pt"/>
    </style:style>
    <style:style style:name="TableRow68" style:family="table-row">
      <style:table-row-properties style:min-row-height="0.3937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3333in"/>
    </style:style>
    <style:style style:name="T7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0.3937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79" style:family="table-row">
      <style:table-row-properties style:min-row-height="0.3937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82" style:family="table-row">
      <style:table-row-properties style:min-row-height="0.3937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85" style:family="table-row">
      <style:table-row-properties style:min-row-height="0.3937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Row88" style:family="table-row">
      <style:table-row-properties style:min-row-height="0.3937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top="0.05in" fo:line-height="0.2222in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margin-top="0.125in" fo:line-height="0.3333in"/>
      <style:text-properties style:font-name="標楷體" style:font-name-asian="標楷體" fo:font-size="16pt" style:font-size-asian="16pt" style:font-size-complex="16pt"/>
    </style:style>
    <style:style style:name="TableRow100" style:family="table-row">
      <style:table-row-properties style:min-row-height="0.3937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margin-top="0.05in" fo:line-height="0.2222in"/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margin-top="0.125in" fo:line-height="0.3333in"/>
      <style:text-properties style:font-name="標楷體" style:font-name-asian="標楷體" fo:font-size="16pt" style:font-size-asian="16pt" style:font-size-complex="16pt"/>
    </style:style>
    <style:style style:name="TableRow111" style:family="table-row">
      <style:table-row-properties style:min-row-height="0.3937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Row116" style:family="table-row">
      <style:table-row-properties style:min-row-height="0.3937in"/>
    </style:style>
    <style:style style:name="TableCell11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Cell11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Row121" style:family="table-row">
      <style:table-row-properties style:min-row-height="0.3937in"/>
    </style:style>
    <style:style style:name="TableCell122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line-height="0.3333in"/>
    </style:style>
    <style:style style:name="T1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ableRow132" style:family="table-row">
      <style:table-row-properties style:min-row-height="0.3937in"/>
    </style:style>
    <style:style style:name="TableCell133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135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Row137" style:family="table-row">
      <style:table-row-properties style:min-row-height="0.3937in"/>
    </style:style>
    <style:style style:name="TableCell138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140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P142" style:parent-style-name="內文" style:family="paragraph">
      <style:paragraph-properties fo:line-height="0.3333in" fo:margin-right="0.7777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灣彰化地方法院115年度法律宣導計畫</text:p>
      <text:p text:style-name="P5">法律下鄉-深耕法治教育</text:p>
      <text:p text:style-name="P6">邀請函</text:p>
      <text:p text:style-name="P7"><text:span text:style-name="T8">親愛的校長、老師您好：</text:span><text:span text:style-name="T9"><text:line-break/></text:span><text:span text:style-name="T10"><text:s text:c="4"/></text:span><text:span text:style-name="T11">隨著資訊科技日新月異，網路已成為兒少日常生活及學習重要一環。然而，資訊快速流通的同時，兒少亦可能接觸不當內容，被他人利用或不小心觸法</text:span><text:span text:style-name="T12">，</text:span><text:span text:style-name="T13">故邀請貴校參與，提供協助。</text:span><text:span text:style-name="T14">本院</text:span><text:span text:style-name="T15">欲</text:span><text:span text:style-name="T16">與本縣觀護協會合作，</text:span><text:span text:style-name="T17">由</text:span><text:span text:style-name="T18">協</text:span><text:span text:style-name="T19">會提供講師費，</text:span><text:span text:style-name="T20">預定</text:span><text:span text:style-name="T21">於</text:span><text:span text:style-name="T22">1</text:span><text:span text:style-name="T23">1</text:span><text:span text:style-name="T24">5</text:span><text:span text:style-name="T25">年</text:span><text:span text:style-name="T26">5</text:span><text:span text:style-name="T27">月至</text:span><text:span text:style-name="T28">12</text:span><text:span text:style-name="T29">月</text:span><text:span text:style-name="T30">，派遣</text:span><text:span text:style-name="T31">本院調查保護室</text:span><text:span text:style-name="T32">同仁</text:span><text:span text:style-name="T33">到校</text:span><text:span text:style-name="T34">進行</text:span><text:span text:style-name="T35">12場</text:span><text:span text:style-name="T36">法治教育</text:span><text:span text:style-name="T37">，名額有限，敬請盡速報名。</text:span><text:span text:style-name="T38"><text:line-break/></text:span><text:span text:style-name="T39"><text:s text:c="4"/></text:span><text:span text:style-name="T40">若有意願，</text:span><text:span text:style-name="T41">請填寫下列</text:span><text:span text:style-name="T42">資料，</text:span><text:span text:style-name="T43">傳真至</text:span><text:span text:style-name="T44">8374885</text:span><text:span text:style-name="T45">，</text:span><text:span text:style-name="T46">將</text:span><text:span text:style-name="T47">有專人聯絡。</text:span><text:span text:style-name="T48">謝謝您！</text:span><text:span text:style-name="T49"><text:line-break/></text:span><text:span text:style-name="T50"><text:line-break/></text:span><text:span text:style-name="T51"><text:s text:c="34"/></text:span><text:span text:style-name="T52">臺灣彰化地方法院調查保護室 敬上</text:span></text:p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  <table:table-column table:style-name="TableColumn57"/>
        </table:table-columns>
        <table:table-row table:style-name="TableRow58">
          <table:table-cell table:style-name="TableCell59" table:number-columns-spanned="2">
            <text:p text:style-name="P60">學校名稱</text:p>
          </table:table-cell>
          <table:covered-table-cell/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 table:number-columns-spanned="2">
            <text:p text:style-name="P65">學校地址</text:p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</table:table-row>
        <table:table-row table:style-name="TableRow68">
          <table:table-cell table:style-name="TableCell69" table:number-columns-spanned="4">
            <text:p text:style-name="P70"><text:span text:style-name="T71">希望</text:span><text:span text:style-name="T72">時段</text:span><text:span text:style-name="T73">（請填寫2個</text:span><text:span text:style-name="T74">以上</text:span><text:span text:style-name="T75">）</text:span></text:p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4">
            <text:p text:style-name="P78">一、115年<text:s/><text:s/><text:s text:c="2"/>月<text:s/><text:s/><text:s text:c="2"/>日 ____時____分~____時____分</text:p>
          </table:table-cell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4">
            <text:p text:style-name="P81">二、115年 <text:s/><text:s/><text:s/>月 <text:s/><text:s/><text:s/>日 ____時____分~____時____分</text:p>
          </table:table-cell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4">
            <text:p text:style-name="P84">三、115年<text:s/><text:s/><text:s text:c="2"/>月 <text:s/><text:s/><text:s/>日 ____時____分~____時____分</text:p>
          </table:table-cell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4">
            <text:p text:style-name="P87">希望宣導哪一類型的法律知識:</text:p>
          </table:table-cell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3">
            <text:p text:style-name="P90"><text:span text:style-name="T91">對象</text:span><text:span text:style-name="T92"><text:line-break/></text:span><text:span text:style-name="T93">（請填</text:span><text:span text:style-name="T94">幾年</text:span><text:span text:style-name="T95">級</text:span><text:span text:style-name="T96">，預估多少人</text:span><text:span text:style-name="T97">）</text:span></text:p>
          </table:table-cell>
          <table:covered-table-cell/>
          <table:covered-table-cell/>
          <table:table-cell table:style-name="TableCell98">
            <text:p text:style-name="P99"/>
          </table:table-cell>
        </table:table-row>
        <table:table-row table:style-name="TableRow100">
          <table:table-cell table:style-name="TableCell101" table:number-columns-spanned="3">
            <text:p text:style-name="P102"><text:span text:style-name="T103">場地</text:span><text:span text:style-name="T104">名稱</text:span><text:span text:style-name="T105"><text:line-break/></text:span><text:span text:style-name="T106">（</text:span><text:span text:style-name="T107">須</text:span><text:span text:style-name="T108">提供麥克風、投影機、電腦）</text:span></text:p>
          </table:table-cell>
          <table:covered-table-cell/>
          <table:covered-table-cell/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 table:number-columns-spanned="3">
            <text:p text:style-name="P113">貴校聯絡人：</text:p>
          </table:table-cell>
          <table:covered-table-cell/>
          <table:covered-table-cell/>
          <table:table-cell table:style-name="TableCell114">
            <text:p text:style-name="P115">職<text:s text:c="3"/>稱：</text:p>
          </table:table-cell>
        </table:table-row>
        <table:table-row table:style-name="TableRow116">
          <table:table-cell table:style-name="TableCell117" table:number-columns-spanned="3">
            <text:p text:style-name="P118">電<text:s text:c="6"/>話：<text:s/></text:p>
          </table:table-cell>
          <table:covered-table-cell/>
          <table:covered-table-cell/>
          <table:table-cell table:style-name="TableCell119">
            <text:p text:style-name="P120">傳<text:s text:c="3"/>真：</text:p>
          </table:table-cell>
        </table:table-row>
        <table:table-row table:style-name="TableRow121">
          <table:table-cell table:style-name="TableCell122" table:number-columns-spanned="4">
            <text:p text:style-name="P123"><text:span text:style-name="T124"><text:s text:c="9"/></text:span><text:span text:style-name="T125">本院回覆</text:span><text:span text:style-name="T126">（以下欄位由本院</text:span><text:span text:style-name="T127">填寫</text:span><text:span text:style-name="T128">後，</text:span><text:span text:style-name="T129">再回傳</text:span><text:span text:style-name="T130">貴校</text:span><text:span text:style-name="T131">）</text:span></text:p>
          </table:table-cell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>講 <text:s text:c="2"/>師</text:p>
          </table:table-cell>
          <table:table-cell table:style-name="TableCell135" table:number-columns-spanned="3">
            <text:p text:style-name="P136"><text:s/><text:s text:c="17"/><text:s/></text:p>
          </table:table-cell>
          <table:covered-table-cell/>
          <table:covered-table-cell/>
        </table:table-row>
        <table:table-row table:style-name="TableRow137">
          <table:table-cell table:style-name="TableCell138">
            <text:p text:style-name="P139">確認時段</text:p>
          </table:table-cell>
          <table:table-cell table:style-name="TableCell140" table:number-columns-spanned="3">
            <text:p text:style-name="P141">115年 <text:s text:c="2"/>月 <text:s text:c="2"/>日 ____時____分~____時____分</text:p>
          </table:table-cell>
          <table:covered-table-cell/>
          <table:covered-table-cell/>
        </table:table-row>
      </table:table>
      <text:p text:style-name="P1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2" style:parent-style-name="內文" style:family="paragraph">
      <style:paragraph-properties fo:text-align="end" fo:line-height="0.3333in" fo:margin-right="0.9722in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align="end" fo:line-height="0.3333in" fo:margin-right="0.9722in"/>
      <style:text-properties style:font-name="標楷體" style:font-name-asian="標楷體" style:font-size-complex="12pt"/>
    </style:style>
    <style:style style:name="P4" style:parent-style-name="頁尾" style:family="paragraph">
      <style:paragraph-properties>
        <style:tab-stops>
          <style:tab-stop style:type="left" style:position="2.4555in"/>
        </style:tab-stops>
      </style:paragraph-properties>
    </style:style>
  </office:automatic-styles>
  <office:master-styles>
    <style:master-page style:name="MP0" style:page-layout-name="PL0">
      <style:header>
        <text:p text:style-name="P2"><text:s text:c="17"/></text:p>
      </style:header>
      <style:footer>
        <text:p text:style-name="P3">聯絡人：本院心理測驗員<text:s text:c="2"/>張亦瑩<text:s text:c="2"/>電話：04-8343171＃4065</text:p>
        <text:p text:style-name="P4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hd</meta:initial-creator>
    <dc:creator>Hsu</dc:creator>
    <meta:creation-date>2026-08-12T03:16:00Z</meta:creation-date>
    <dc:date>2026-08-12T03:16:00Z</dc:date>
    <meta:print-date>2023-04-12T06:1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95" meta:character-count="638" meta:row-count="4" meta:non-whitespace-character-count="544"/>
  </office:meta>
</office:document-meta>
</file>